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05859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303524" officeooo:paragraph-rsid="00005859" fo:background-color="transparent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05c6d5" fo:background-color="transparent" loext:char-shading-value="0"/>
    </style:style>
    <style:style style:name="T7" style:family="text">
      <style:text-properties officeooo:rsid="00303524"/>
    </style:style>
    <style:style style:name="T8" style:family="text">
      <style:text-properties officeooo:rsid="0005c6d5"/>
    </style:style>
    <style:style style:name="T9" style:family="text">
      <style:text-properties officeooo:rsid="00137c7d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officeooo:rsid="000c23b3"/>
    </style:style>
    <style:style style:name="T15" style:family="text">
      <style:text-properties officeooo:rsid="0013287e"/>
    </style:style>
    <style:style style:name="T16" style:family="text">
      <style:text-properties officeooo:rsid="00107700"/>
    </style:style>
    <style:style style:name="T17" style:family="text">
      <style:text-properties officeooo:rsid="00145087"/>
    </style:style>
    <style:style style:name="T18" style:family="text">
      <style:text-properties officeooo:rsid="001584c9"/>
    </style:style>
    <style:style style:name="T19" style:family="text">
      <style:text-properties officeooo:rsid="00075807"/>
    </style:style>
    <style:style style:name="T20" style:family="text">
      <style:text-properties officeooo:rsid="000c23b3" style:language-asian="en" style:country-asian="US"/>
    </style:style>
    <style:style style:name="T21" style:family="text">
      <style:text-properties officeooo:rsid="00188010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5" style:family="text">
      <style:text-properties fo:color="#000000" loext:opacity="100%" officeooo:rsid="002a7f8e" fo:background-color="transparent" loext:char-shading-value="0" style:language-asian="en" style:country-asian="US"/>
    </style:style>
    <style:style style:name="T26" style:family="text">
      <style:text-properties fo:color="#000000" loext:opacity="100%" officeooo:rsid="002b2cb2" fo:background-color="transparent" loext:char-shading-value="0" style:language-asian="en" style:country-asian="US"/>
    </style:style>
    <style:style style:name="T27" style:family="text">
      <style:text-properties fo:color="#000000" loext:opacity="100%" fo:language="en" fo:country="US" officeooo:rsid="001ca57b" fo:background-color="transparent" loext:char-shading-value="0" style:language-asian="en" style:country-asian="US"/>
    </style:style>
    <style:style style:name="T28" style:family="text">
      <style:text-properties fo:color="#000000" loext:opacity="100%" fo:language="ru" fo:country="RU" officeooo:rsid="001ca57b" fo:background-color="transparent" loext:char-shading-value="0" style:language-asian="en" style:country-asian="US"/>
    </style:style>
    <style:style style:name="T29" style:family="text">
      <style:text-properties fo:color="#000000" loext:opacity="100%" fo:language="ru" fo:country="RU" officeooo:rsid="002b2cb2" fo:background-color="transparent" loext:char-shading-value="0" style:language-asian="en" style:country-asian="US"/>
    </style:style>
    <style:style style:name="T30" style:family="text">
      <style:text-properties officeooo:rsid="00024cc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30.04.2025</text:p>
      <text:p text:style-name="P1"><text:span text:style-name="T7">3</text:span>. <text:s text:c="2"/>О <text:span text:style-name="T8">проведении экспертно-аналитического мероприятия</text:span></text:p>
      <text:p text:style-name="P1"><text:span text:style-name="T9">Основание: Распоряжение </text:span><text:span text:style-name="T10">контрольно-счетной палаты муниципального образования Курганинский район 25</text:span><text:span text:style-name="T11">.0</text:span><text:span text:style-name="T30">4</text:span><text:span text:style-name="T11">.</text:span><text:span text:style-name="T12">2025</text:span><text:span text:style-name="T13"> </text:span><text:span text:style-name="T9">года № </text:span><text:span text:style-name="T10">22</text:span><text:span text:style-name="T11">-</text:span><text:span text:style-name="T9">РО.</text:span></text:p>
      <text:p text:style-name="P1">В соответствии с пункт<text:span text:style-name="T14">ом </text:span><text:span text:style-name="T15">2</text:span>.<text:span text:style-name="T15">4</text:span><text:span text:style-name="T16"> </text:span>плана работы <text:span text:style-name="T17">контрольно-счетной палаты муниципального об</text:span><text:span text:style-name="T18">р</text:span><text:span text:style-name="T17">азования Курганинский район </text:span>на 2025 год прове<text:span text:style-name="T19">дена финансово-экономическая экспертиза</text:span><text:span text:style-name="T20"> </text:span><text:span text:style-name="T21">проект</text:span><text:span text:style-name="T22">а</text:span><text:span text:style-name="T21"> </text:span><text:span text:style-name="T23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от </text:span><text:span text:style-name="T27">15</text:span><text:span text:style-name="T23"> августа 2024 года № </text:span><text:span text:style-name="T28">779</text:span><text:span text:style-name="T23"> № «Об утверждении муниципальной программы муниципального образования Курганинский район </text:span><text:span text:style-name="T24">«</text:span><text:span text:style-name="T28">Раз</text:span><text:span text:style-name="T29">витие образования в муниципальном образовании </text:span><text:span text:style-name="T28">Кур</text:span><text:span text:style-name="T23">г</text:span><text:span text:style-name="T25">анинск</text:span><text:span text:style-name="T26">ий</text:span><text:span text:style-name="T25"> район</text:span><text:span text:style-name="T23">» на </text:span><text:span text:style-name="T24">на 2025-20</text:span><text:span text:style-name="T23">30</text:span><text:span text:style-name="T24"> годы».</text:span></text:p>
      <text:p text:style-name="P1"><text:span text:style-name="T2">Заключ</text:span><text:span text:style-name="T1">е</text:span><text:span text:style-name="T5">ние по </text:span><text:span text:style-name="T1">результатам </text:span><text:span text:style-name="T6">экспертно-аналитического мероприятия</text:span><text:span text:style-name="T1">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</text:span><text:span text:style-name="T5">о</text:span><text:span text:style-name="T1"> </text:span><text:span text:style-name="T5">координаторам муниципальных программ муниципального образования Курганинский район.</text:span><text:span text:style-name="T2">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1:28.591000000</meta:creation-date>
    <dc:date>2025-12-12T09:16:16.028000000</dc:date>
    <meta:editing-duration>PT34S</meta:editing-duration>
    <meta:editing-cycles>2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6" meta:word-count="132" meta:character-count="1240" meta:non-whitespace-character-count="1111"/>
  </office:meta>
</office:document-meta>
</file>